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line-height="100%"/>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 style:parent-style-name="Paragraphedeliste" style:list-style-name="LFO1" style:family="paragraph">
      <style:paragraph-properties fo:line-height="100%" fo:margin-left="-0.0986in" fo:text-indent="0in">
        <style:tab-stops/>
      </style:paragraph-properties>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4" style:parent-style-name="Normal" style:family="paragraph">
      <style:paragraph-properties fo:margin-bottom="0in" fo:line-height="100%"/>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6"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8"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9"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0"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1" style:parent-style-name="Normal" style:family="paragraph">
      <style:paragraph-properties fo:margin-bottom="0in"/>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12" style:parent-style-name="Normal" style:family="paragraph">
      <style:paragraph-properties fo:margin-bottom="0in"/>
      <style:text-properties fo:font-weight="bold" style:font-weight-asian="bold" style:font-weight-complex="bold" fo:font-size="12pt" style:font-size-asian="12pt" style:font-size-complex="12pt"/>
    </style:style>
    <style:style style:name="P13" style:parent-style-name="Normal" style:family="paragraph">
      <style:paragraph-properties fo:margin-bottom="0in"/>
      <style:text-properties fo:font-weight="bold" style:font-weight-asian="bold" style:font-weight-complex="bold" fo:font-size="12pt" style:font-size-asian="12pt" style:font-size-complex="12pt"/>
    </style:style>
    <style:style style:name="P14" style:parent-style-name="Normal" style:family="paragraph">
      <style:paragraph-properties fo:margin-bottom="0in"/>
      <style:text-properties fo:font-weight="bold" style:font-weight-asian="bold" style:font-weight-complex="bold" fo:font-size="12pt" style:font-size-asian="12pt" style:font-size-complex="12pt"/>
    </style:style>
    <style:style style:name="P15" style:parent-style-name="Normal" style:family="paragraph">
      <style:paragraph-properties fo:margin-bottom="0in"/>
      <style:text-properties fo:font-weight="bold" style:font-weight-asian="bold" style:font-weight-complex="bold" fo:font-size="12pt" style:font-size-asian="12pt" style:font-size-complex="12pt"/>
    </style:style>
    <style:style style:name="P16" style:parent-style-name="Normal" style:family="paragraph">
      <style:paragraph-properties fo:margin-bottom="0in"/>
    </style:style>
    <style:style style:name="T17" style:parent-style-name="Policepardéfaut" style:family="text">
      <style:text-properties fo:font-weight="bold" style:font-weight-asian="bold" style:font-weight-complex="bold" fo:font-size="12pt" style:font-size-asian="12pt" style:font-size-complex="12pt"/>
    </style:style>
    <style:style style:name="T18" style:parent-style-name="Policepardéfaut" style:family="text">
      <style:text-properties fo:font-weight="bold" style:font-weight-asian="bold" style:font-weight-complex="bold" fo:font-size="12pt" style:font-size-asian="12pt" style:font-size-complex="12pt"/>
    </style:style>
    <style:style style:name="P19" style:parent-style-name="Normal" style:family="paragraph">
      <style:paragraph-properties fo:margin-bottom="0in"/>
      <style:text-properties fo:font-weight="bold" style:font-weight-asian="bold" style:font-weight-complex="bold" fo:font-size="12pt" style:font-size-asian="12pt" style:font-size-complex="12pt"/>
    </style:style>
    <style:style style:name="P20" style:parent-style-name="Normal" style:family="paragraph">
      <style:paragraph-properties fo:margin-bottom="0in"/>
      <style:text-properties fo:font-weight="bold" style:font-weight-asian="bold" style:font-weight-complex="bold" fo:font-size="12pt" style:font-size-asian="12pt" style:font-size-complex="12pt"/>
    </style:style>
    <style:style style:name="P21" style:parent-style-name="Normal" style:family="paragraph">
      <style:paragraph-properties fo:margin-bottom="0in"/>
      <style:text-properties fo:font-weight="bold" style:font-weight-asian="bold" style:font-weight-complex="bold" fo:font-size="12pt" style:font-size-asian="12pt" style:font-size-complex="12pt"/>
    </style:style>
    <style:style style:name="P22" style:parent-style-name="Normal" style:family="paragraph">
      <style:paragraph-properties fo:margin-bottom="0in"/>
      <style:text-properties fo:font-weight="bold" style:font-weight-asian="bold" style:font-weight-complex="bold" fo:font-size="12pt" style:font-size-asian="12pt" style:font-size-complex="12pt"/>
    </style:style>
    <style:style style:name="P23" style:parent-style-name="Normal" style:family="paragraph">
      <style:paragraph-properties fo:margin-bottom="0in"/>
      <style:text-properties fo:font-weight="bold" style:font-weight-asian="bold" style:font-weight-complex="bold" fo:font-size="12pt" style:font-size-asian="12pt" style:font-size-complex="12pt"/>
    </style:style>
    <style:style style:name="P24" style:parent-style-name="Normal" style:family="paragraph">
      <style:paragraph-properties fo:margin-bottom="0in"/>
      <style:text-properties fo:font-weight="bold" style:font-weight-asian="bold" style:font-weight-complex="bold" fo:font-size="12pt" style:font-size-asian="12pt" style:font-size-complex="12pt"/>
    </style:style>
    <style:style style:name="P25" style:parent-style-name="Normal" style:family="paragraph">
      <style:paragraph-properties fo:margin-bottom="0in"/>
      <style:text-properties fo:font-weight="bold" style:font-weight-asian="bold" style:font-weight-complex="bold" fo:font-size="12pt" style:font-size-asian="12pt" style:font-size-complex="12pt"/>
    </style:style>
    <style:style style:name="P26" style:parent-style-name="Normal" style:family="paragraph">
      <style:paragraph-properties fo:margin-bottom="0in"/>
      <style:text-properties fo:font-weight="bold" style:font-weight-asian="bold" style:font-weight-complex="bold" fo:font-size="12pt" style:font-size-asian="12pt" style:font-size-complex="12pt"/>
    </style:style>
    <style:style style:name="P27" style:parent-style-name="Normal" style:family="paragraph">
      <style:paragraph-properties fo:margin-bottom="0in"/>
    </style:style>
    <style:style style:name="T28" style:parent-style-name="Policepardéfaut" style:family="text">
      <style:text-properties fo:font-weight="bold" style:font-weight-asian="bold" style:font-weight-complex="bold" fo:font-size="12pt" style:font-size-asian="12pt" style:font-size-complex="12pt"/>
    </style:style>
    <style:style style:name="T29" style:parent-style-name="Policepardéfaut" style:family="text">
      <style:text-properties fo:font-weight="bold" style:font-weight-asian="bold" style:font-weight-complex="bold" fo:font-size="12pt" style:font-size-asian="12pt" style:font-size-complex="12pt"/>
    </style:style>
    <style:style style:name="P30" style:parent-style-name="Normal" style:family="paragraph">
      <style:paragraph-properties fo:margin-bottom="0in"/>
      <style:text-properties fo:font-weight="bold" style:font-weight-asian="bold" style:font-weight-complex="bold" fo:font-size="12pt" style:font-size-asian="12pt" style:font-size-complex="12pt"/>
    </style:style>
    <style:style style:name="P31" style:parent-style-name="Normal" style:family="paragraph">
      <style:paragraph-properties fo:margin-bottom="0in"/>
      <style:text-properties fo:font-weight="bold" style:font-weight-asian="bold" style:font-weight-complex="bold" fo:font-size="12pt" style:font-size-asian="12pt" style:font-size-complex="12pt"/>
    </style:style>
    <style:style style:name="P32" style:parent-style-name="Normal" style:family="paragraph">
      <style:paragraph-properties fo:margin-bottom="0in"/>
      <style:text-properties fo:font-weight="bold" style:font-weight-asian="bold" style:font-weight-complex="bold" fo:font-size="12pt" style:font-size-asian="12pt" style:font-size-complex="12pt"/>
    </style:style>
    <style:style style:name="P33" style:parent-style-name="Normal" style:family="paragraph">
      <style:paragraph-properties fo:margin-bottom="0in"/>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4" style:parent-style-name="Normal" style:family="paragraph">
      <style:paragraph-properties fo:margin-bottom="0in"/>
    </style:style>
    <style:style style:name="T35" style:parent-style-name="Policepardéfaut" style:family="text">
      <style:text-properties fo:font-size="12pt" style:font-size-asian="12pt" style:font-size-complex="12pt"/>
    </style:style>
    <style:style style:name="T36" style:parent-style-name="Policepardéfaut" style:family="text">
      <style:text-properties fo:font-size="12pt" style:font-size-asian="12pt" style:font-size-complex="12pt"/>
    </style:style>
    <style:style style:name="T37" style:parent-style-name="Policepardéfaut" style:family="text">
      <style:text-properties fo:font-weight="bold" style:font-weight-asian="bold" style:font-weight-complex="bold" fo:font-size="12pt" style:font-size-asian="12pt" style:font-size-complex="12pt"/>
    </style:style>
    <style:style style:name="P38" style:parent-style-name="Normal" style:family="paragraph">
      <style:paragraph-properties fo:margin-bottom="0in"/>
      <style:text-properties fo:font-weight="bold" style:font-weight-asian="bold" style:font-weight-complex="bold" fo:font-size="12pt" style:font-size-asian="12pt" style:font-size-complex="12pt"/>
    </style:style>
    <style:style style:name="P39" style:parent-style-name="Normal" style:family="paragraph">
      <style:paragraph-properties fo:margin-bottom="0in"/>
      <style:text-properties fo:font-weight="bold" style:font-weight-asian="bold" style:font-weight-complex="bold" fo:font-size="12pt" style:font-size-asian="12pt" style:font-size-complex="12pt"/>
    </style:style>
    <style:style style:name="P40" style:parent-style-name="Normal" style:family="paragraph">
      <style:paragraph-properties fo:margin-bottom="0in"/>
      <style:text-properties fo:font-weight="bold" style:font-weight-asian="bold" style:font-weight-complex="bold" fo:font-size="12pt" style:font-size-asian="12pt" style:font-size-complex="12pt"/>
    </style:style>
    <style:style style:name="P41" style:parent-style-name="Normal" style:family="paragraph">
      <style:paragraph-properties fo:margin-bottom="0in"/>
      <style:text-properties fo:font-weight="bold" style:font-weight-asian="bold" style:font-weight-complex="bold" fo:font-size="12pt" style:font-size-asian="12pt" style:font-size-complex="12pt"/>
    </style:style>
    <style:style style:name="P42" style:parent-style-name="Normal" style:family="paragraph">
      <style:paragraph-properties fo:margin-bottom="0in"/>
      <style:text-properties fo:font-weight="bold" style:font-weight-asian="bold" style:font-weight-complex="bold" fo:font-size="12pt" style:font-size-asian="12pt" style:font-size-complex="12pt"/>
    </style:style>
    <style:style style:name="T43" style:parent-style-name="Policepardéfaut" style:family="text">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44" style:parent-style-name="Policepardéfaut" style:family="text">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45" style:parent-style-name="Policepardéfaut" style:family="text">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46" style:parent-style-name="Paragraphedeliste" style:list-style-name="LFO2" style:family="paragraph">
      <style:paragraph-properties fo:margin-bottom="0in" fo:line-height="100%" fo:margin-left="0in" fo:text-indent="0in">
        <style:tab-stops/>
      </style:paragraph-properties>
    </style:style>
    <style:style style:name="T47" style:parent-style-name="Policepardéfaut" style:family="text">
      <style:text-properties fo:font-weight="bold" style:font-weight-asian="bold" style:font-weight-complex="bold" fo:font-size="12pt" style:font-size-asian="12pt" style:font-size-complex="12pt"/>
    </style:style>
    <style:style style:name="T48" style:parent-style-name="Policepardéfaut"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9"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0"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1"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2"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3"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4" style:parent-style-name="Paragraphedeliste" style:list-style-name="LFO2" style:family="paragraph">
      <style:paragraph-properties fo:margin-bottom="0in" fo:line-height="100%" fo:margin-left="0in" fo:text-indent="0in">
        <style:tab-stops/>
      </style:paragraph-properties>
      <style:text-properties fo:font-weight="bold" style:font-weight-asian="bold" style:font-weight-complex="bold" fo:font-size="12pt" style:font-size-asian="12pt" style:font-size-complex="12pt"/>
    </style:style>
    <style:style style:name="P55" style:parent-style-name="Paragraphedeliste" style:family="paragraph">
      <style:paragraph-properties fo:margin-bottom="0in" fo:line-height="100%" fo:margin-left="0in">
        <style:tab-stops/>
      </style:paragraph-properties>
      <style:text-properties fo:font-weight="bold" style:font-weight-asian="bold" style:font-weight-complex="bold" fo:font-size="6pt" style:font-size-asian="6pt" style:font-size-complex="6pt"/>
    </style:style>
    <style:style style:name="P56" style:parent-style-name="Paragraphedeliste" style:list-style-name="LFO3" style:family="paragraph">
      <style:paragraph-properties fo:margin-bottom="0in" fo:line-height="100%"/>
    </style:style>
    <style:style style:name="T57" style:parent-style-name="Policepardéfaut"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58" style:parent-style-name="Policepardéfaut"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9" style:parent-style-name="Policepardéfaut" style:family="text">
      <style:text-properties fo:font-weight="bold" style:font-weight-asian="bold" style:font-weight-complex="bold" fo:font-size="12pt" style:font-size-asian="12pt" style:font-size-complex="12pt"/>
    </style:style>
    <style:style style:name="P60" style:parent-style-name="Normal" style:family="paragraph">
      <style:paragraph-properties fo:margin-bottom="0in" fo:line-height="115%"/>
      <style:text-properties fo:font-weight="bold" style:font-weight-asian="bold" style:font-weight-complex="bold" fo:font-size="12pt" style:font-size-asian="12pt" style:font-size-complex="12pt"/>
    </style:style>
    <style:style style:name="P61" style:parent-style-name="Normal" style:family="paragraph">
      <style:paragraph-properties fo:margin-bottom="0in" fo:line-height="115%"/>
    </style:style>
    <style:style style:name="T62" style:parent-style-name="Policepardéfaut" style:family="text">
      <style:text-properties fo:font-size="12pt" style:font-size-asian="12pt" style:font-size-complex="12pt"/>
    </style:style>
    <style:style style:name="T63" style:parent-style-name="Policepardéfaut" style:family="text">
      <style:text-properties fo:font-weight="bold" style:font-weight-asian="bold" style:font-weight-complex="bold" fo:font-size="12pt" style:font-size-asian="12pt" style:font-size-complex="12pt"/>
    </style:style>
    <style:style style:name="P64" style:parent-style-name="Normal" style:family="paragraph">
      <style:paragraph-properties fo:margin-bottom="0in"/>
      <style:text-properties fo:font-weight="bold" style:font-weight-asian="bold" style:font-weight-complex="bold" fo:font-size="12pt" style:font-size-asian="12pt" style:font-size-complex="12pt"/>
    </style:style>
    <style:style style:name="P65" style:parent-style-name="Normal" style:family="paragraph">
      <style:paragraph-properties fo:margin-bottom="0in"/>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66"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67" style:parent-style-name="Normal" style:family="paragraph">
      <style:paragraph-properties fo:margin-bottom="0in" fo:line-height="100%"/>
    </style:style>
    <style:style style:name="T68" style:parent-style-name="Policepardéfaut" style:family="text">
      <style:text-properties fo:font-weight="bold" style:font-weight-asian="bold" style:font-weight-complex="bold" fo:font-size="12pt" style:font-size-asian="12pt" style:font-size-complex="12pt"/>
    </style:style>
    <style:style style:name="T69" style:parent-style-name="Lienhypertexte" style:family="text">
      <style:text-properties fo:font-weight="bold" style:font-weight-asian="bold" style:font-weight-complex="bold" fo:font-size="12pt" style:font-size-asian="12pt" style:font-size-complex="12pt"/>
    </style:style>
    <style:style style:name="T70" style:parent-style-name="Policepardéfaut" style:family="text">
      <style:text-properties fo:font-weight="bold" style:font-weight-asian="bold" style:font-weight-complex="bold" fo:font-size="12pt" style:font-size-asian="12pt" style:font-size-complex="12pt"/>
    </style:style>
    <style:style style:name="P71"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2"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3"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4" style:parent-style-name="Normal" style:family="paragraph">
      <style:paragraph-properties fo:margin-bottom="0in" fo:line-height="100%"/>
    </style:style>
    <style:style style:name="T75" style:parent-style-name="Policepardéfaut" style:family="text">
      <style:text-properties fo:font-weight="bold" style:font-weight-asian="bold" style:font-weight-complex="bold" fo:font-size="12pt" style:font-size-asian="12pt" style:font-size-complex="12pt"/>
    </style:style>
    <style:style style:family="graphic" style:name="a0" style:parent-style-name="Graphics">
      <style:graphic-properties fo:border="0.01042in none" fo:background-color="transparent" style:wrap="run-through" style:run-through="foreground" fo:clip="rect(2.01965in, 2.43453in, 1.85324in, 2.49432in)" style:horizontal-rel="paragraph" style:vertical-rel="paragraph" style:horizontal-pos="from-left" style:vertical-pos="from-top"/>
    </style:style>
  </office:automatic-styles>
  <office:body>
    <office:text text:use-soft-page-breaks="true">
      <text:p text:style-name="P1">Association Marocaine d’Aides aux Migrants en Situation Vulnérable (AMSV)</text:p>
      <text:list text:style-name="LFO1" text:continue-numbering="true">
        <text:list-item>
          <text:p text:style-name="P2">Qui Sommes-nous ?</text:p>
        </text:list-item>
      </text:list>
      <text:p text:style-name="P3">Association Marocaine d’Aides aux Migrants en Situation Vulnérable (AMSV) a été crée à Oujda (Nord-est du Maroc) en 2017.<text:s/></text:p>
      <text:p text:style-name="P4">* <text:s/>Nous<text:s/>principes</text:p>
      <text:p text:style-name="P5">- Lutter pour la liberté de circulation de <text:s/>chaque personne migrante ainsi contre la <text:s/>fermeture et l’externalisation des frontières.</text:p>
      <text:p text:style-name="P6">- Lutter contre les criminalisations de la <text:s/>migration et de la solidarité ;<text:s/></text:p>
      <text:p text:style-name="P7">- Favoriser l’autonomisation juridique <text:s/>d’individus et de communautés fragiles (légal <text:s/>empowerment) souvent placés dans des situations d’exclusion provisoires ou permanentes, afin de les accompagner face <text:s/>aux difficultés rencontrées et à faire valoir leurs droits ;</text:p>
      <text:p text:style-name="P8">- Lutter contre l’exclusion, la discrimination et les stéréotypes des personnes migrantes vulnérables.</text:p>
      <text:p text:style-name="P9"><text:s/>- Accompagner et assister les familles des migrant.e.s mort.e.s, détenu.e.s et disparu.e.s <text:s/>aux frontières et en mer.<text:s/></text:p>
      <text:p text:style-name="P10">- Former, informer et sensibiliser les acteurs associatifs, les chercheurs universitaires, les journalistes et les communautés des migrants sur les Droits des <text:s/>migrants et sur les migrations.</text:p>
      <text:p text:style-name="P11">2- Nos Partenaires :</text:p>
      <text:p text:style-name="P12">- Réseau Marocain des Journalistes des <text:s/>Migrations (RMJM)<text:s/></text:p>
      <text:p text:style-name="P13">- Agir pour la Paix – Bruxelles, Belgique <text:s/></text:p>
      <text:p text:style-name="P14">- Euro Med Droits/ Paris</text:p>
      <text:p text:style-name="P15">- Heinrich Böll Stiftung Rabat - Allemagne <text:s/></text:p>
      <text:p text:style-name="P16"><text:span text:style-name="T17"><draw:frame draw:z-index="251658240" draw:style-name="a0" draw:name="Image 1" text:anchor-type="paragraph" svg:x="4.63063in" svg:y="0.18105in" svg:width="2.41509in" svg:height="1.93043in" style:rel-width="scale" style:rel-height="scale"><draw:image xlink:href="media/image1.jpeg" xlink:type="simple" xlink:show="embed" xlink:actuate="onLoad"/><svg:title/><svg:desc>C:\Users\Acer\Desktop\Logo AMSV.jpg</svg:desc></draw:frame></text:span><text:span text:style-name="T18">- Alarme Phone Sahara (APS) Niger<text:s/></text:span></text:p>
      <text:p text:style-name="P19">- Ligue Algérienne de Défense des Droits de l’Homme (LADDH)<text:s/></text:p>
      <text:p text:style-name="P20">- Movimiento Migrante Mesoamicano (Mexique)</text:p>
      <text:p text:style-name="P21"><text:s/>- Afrique-Europe Interact (AEI)<text:s/></text:p>
      <text:p text:style-name="P22">-<text:s/>Alarme Phone/ Watch the Med<text:s/></text:p>
      <text:p text:style-name="P23">- Migreurop <text:s/>Paris / Bruxelles</text:p>
      <text:p text:style-name="P24">-Syndicat <text:s/>Confédération Démocratique du Travail (CDT)<text:s/></text:p>
      <text:p text:style-name="P25">- Collectif Migrants de l’union Africain/ Oujda</text:p>
      <text:p text:style-name="P26">- Caritas / Eglise- Oujda.</text:p>
      <text:p text:style-name="P27"><text:span text:style-name="T28">-</text:span><text:s/><text:span text:style-name="T29">Equipo Argentino de Antropología Forense/ EAAF<text:s/></text:span></text:p>
      <text:p text:style-name="P30">- CCFD/<text:s/>Terre solidaire/ France.</text:p>
      <text:p text:style-name="P31">- Gil24 / Maroc.</text:p>
      <text:p text:style-name="P32">- Site web/ ENASS.ma <text:s/></text:p>
      <text:p text:style-name="P33">3- Nous actions.</text:p>
      <text:p text:style-name="P34"><text:span text:style-name="T35">-</text:span><text:span text:style-name="T36"><text:tab/></text:span><text:span text:style-name="T37">« Mobilisons-nous pour les actions du Commémor’Action/s 06 Février <text:s/>Oujda » «ARRÊTEZ LA GUERRE AUX MIGRANTS»</text:span></text:p>
      <text:p text:style-name="P38">-<text:tab/>Face à la situation chaotique et dramatique des migrants et des réfugiés. <text:s/></text:p>
      <text:p text:style-name="P39">-<text:tab/>En solidarité également avec les réfugiés et les migrants de l’Afrique Subsaharienne qui <text:s/>tombent dans le désert loin de caméra de chaines <text:s/>ainsi que ceux et celles qui meurent <text:s/>chaque jour dans la mer Méditerranée et qu’on <text:s/>refuse de porter de l’aide et d’assistance sous prétexte que <text:s/>ces être-humains constituerait des sujets <text:s/>« illégaux » ! ! !</text:p>
      <text:p text:style-name="P40">« Halte aux crimes racistes et aux expulsions. Le 6 février 2014 à Tarajal, Ceuta la Guardia civil n’a pas hésité à gazer et à tirer avec des balles en caoutchouc sur des migrants qui tentaient de gagner Ceuta à la nage par la mer, faisant une quinzaine de morts. En automne 2015, la juge chargée d’instruire la plainte déposée par des associations espagnoles a prononcé un non-lieu en faveur des 16 gardes civils poursuivis.<text:s/></text:p>
      <text:p text:style-name="P41">Pour commémorer la tragédie de Tarajal 2014 et en solidarité avec les migrant.e.s mort.e.s et disparu.e.s en mer, au désert et aux frontières, de nombreuses actions vont être organisées au Maroc, en France, Allemagne, Belgique, Espagne, Pays-Bas, Autriche, Italie…<text:s/></text:p>
      <text:p text:style-name="P42">Journées de Commémor’Action, 6 Février, Oujda – Maroc</text:p>
      <text:p text:style-name="Normal"><text:span text:style-name="T43">4-<text:s/></text:span><text:s/><text:span text:style-name="T44">Indication et objectifs &amp;</text:span><text:s/><text:span text:style-name="T45">Contribution.</text:span></text:p>
      <text:list text:style-name="LFO2" text:continue-numbering="true">
        <text:list-item>
          <text:p text:style-name="P46"><text:span text:style-name="T47">Accompagner les familles des disparus des détenus et des décédées aux routes migratoires. et prendre conscience de leurs souffrances quotidiennes et psychologique/<text:s/></text:span><text:span text:style-name="T48">Détenus Marocains en Algérie .</text:span></text:p>
        </text:list-item>
        <text:list-item>
          <text:p text:style-name="P49">Aider et accompagner les familles pour lutter contre les fakes news, la fraude et la fraude via les réseaux sociaux - Transfert d’argent …</text:p>
        </text:list-item>
        <text:list-item>
          <text:p text:style-name="P50">Rassembler les familles des disparus et les organiser à tous les niveaux (villes, régions, pays, international…) pour la solidarité et l'échange d'informations et d'expériences</text:p>
        </text:list-item>
        <text:list-item>
          <text:p text:style-name="P51">Former des réseaux et des blocs entre les familles des disparus et les associations intéressées par la migration au niveau national et international pour élargir la portée de la lutte et définir les objectifs et le travail des associations intéressées par le dossier des disparus.</text:p>
        </text:list-item>
        <text:list-item>
          <text:p text:style-name="P52">Suivre les familles dans les démarches et les mesures qu'elles ont prises concernant leurs<text:s/>enfants disparus et / ou décédés ; et Répondre aux demandes des familles de connaître la vérité et le sort de leurs enfants ;</text:p>
        </text:list-item>
        <text:list-item>
          <text:p text:style-name="P53">Collecter autant d'informations et des chiffres que possible concernant les disparus en ouvrant une banque de données afin de défendre politiquement la question ;</text:p>
        </text:list-item>
        <text:list-item>
          <text:p text:style-name="P54">Créer une dynamique politique sur la question des disparus en privilégiant des politiques volontaristes en matière de migration au niveau des pays du nord comme du sud ;et Lier le dossier mémoire, quelle que soit sa date avec les enjeux politiques en connexion avec les migrations et aux mutations internationales, notamment dans le domaine des politiques européennes des migrations et d’asile meurtrières en toute opposition aux valeurs humaines, exposant la politique de renforcement et de pompage de fonds plus importants pour équiper l'Agence européenne des gardes-frontières et des gardes cotes (Frontex) ; militarisation et externalisation des frontières - et la consolidation de la résistance et de l’appel pour l'abolir complètement (Abolish Frontex) à cause de ses crimes et de son histoire noire depuis sa création en avalant des millions et des millions d’Euros.</text:p>
        </text:list-item>
      </text:list>
      <text:p text:style-name="P55"/>
      <text:list text:style-name="LFO3" text:continue-numbering="true">
        <text:list-item>
          <text:p text:style-name="P56"><text:span text:style-name="T57">Sanae SALMI- Chercheuse Doctorante</text:span><text:span text:style-name="T58">-<text:s/></text:span><text:span text:style-name="T59">Programme <text:s/>officer</text:span></text:p>
        </text:list-item>
      </text:list>
      <text:p text:style-name="P60">The Center for legal <text:s/>Assistance of Refugees and Asylum Seekers.</text:p>
      <text:p text:style-name="P61"><text:span text:style-name="T62"><text:s text:c="5"/></text:span><text:span text:style-name="T63">« Les ONG face aux enjeux de la protection des migrants et des demandeurs d’asile : droits fondamentaux, non-refoulement et action en réseau »</text:span></text:p>
      <text:p text:style-name="P64"><text:s text:c="3"/>Cette intervention mettra en évidence le rôle essentiel des ONG dans la protection des<text:s/>migrants, réfugiés et demandeurs d’asile. Elle portera sur leur contribution à l’accès effectif aux droits fondamentaux tels que la santé, l’éducation, le logement et la justice, leur action de plaidoyer en faveur de politiques publiques respectueuses des droits humains, ainsi que leurs interventions pour prévenir les refoulements et garantir l’application du principe de non-refoulement. L’impact du travail en réseau et de la coordination entre acteurs associatifs sera également abordé, avant de conclure par une analyse des défis rencontrés, des limites structurelles observées et des recommandations pour renforcer l’efficacité, la cohérence et la durabilité des actions de protection menées par les ONG.</text:p>
      <text:p text:style-name="P65">5- Nos Contactes: <text:s/></text:p>
      <text:p text:style-name="P66">Adresse électronique : <text:s/>ammmari_hassane1@yahoo.fr<text:s/></text:p>
      <text:p text:style-name="P67"><text:span text:style-name="T68">Page Facebook : Association Marocaine d’aide des migrants (AMSV) Oujda <text:s/></text:span><text:a xlink:href="https://www.facebook.com/AMSV.Oujda" office:target-frame-name="_top" xlink:show="replace"><text:span text:style-name="T69">https://www.facebook.com/AMSV.Oujda</text:span></text:a><text:span text:style-name="T70"><text:s/></text:span></text:p>
      <text:p text:style-name="P71">Téléphone / WhatsApp : +212 (0) 651 418 994<text:s/></text:p>
      <text:p text:style-name="P72">Autorisation :<text:s/>138<text:s/>du<text:s/>/2022 Siège<text:s/>social Derb Sania complexe artisanal Moulay Slimane N2 <text:s/></text:p>
      <text:p text:style-name="P73">Adresse des Courriers Postale : Boite postale 10233 poste principale 60000 Oujda/ Maroc</text:p>
      <text:p text:style-name="P74"><text:span text:style-name="T75">Compte Bancaire : Albarid Bank <text:s/>IBAN : <text:s/>MA 64 <text:s/>350 810 0000000010427793 70 <text:s/>BIC : ABBMMAMC</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Calibri Light" style:font-name-asian="Times New Roman" style:font-name-complex="Times New Roman" fo:color="#2F5496" fo:font-size="20pt" style:font-size-asian="20pt" style:font-size-complex="20pt"/>
    </style:style>
    <style:style style:name="Titre2Car" style:display-name="Titre 2 Car" style:family="text" style:parent-style-name="Policepardéfaut">
      <style:text-properties style:font-name="Calibri Light" style:font-name-asian="Times New Roman" style:font-name-complex="Times New Roman" fo:color="#2F5496"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2F5496"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2F5496"/>
    </style:style>
    <style:style style:name="Titre5Car" style:display-name="Titre 5 Car" style:family="text" style:parent-style-name="Policepardéfaut">
      <style:text-properties style:font-name-asian="Times New Roman" style:font-name-complex="Times New Roman" fo:color="#2F5496"/>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fo:margin-bottom="0.0555in" fo:line-height="100%"/>
      <style:text-properties style:font-name="Calibri Light" style:font-name-asian="Times New Roman" style:font-name-complex="Times New Roman" fo:letter-spacing="-0.0069in" fo:font-size="28pt" style:font-size-asian="28pt" style:font-size-complex="28pt" fo:hyphenate="false"/>
    </style:style>
    <style:style style:name="TitreCar" style:display-name="Titre Car" style:family="text" style:parent-style-name="Policepardéfaut">
      <style:text-properties style:font-name="Calibri Light"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2F5496"/>
    </style:style>
    <style:style style:name="Citationintense" style:display-name="Citation intens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itationintenseCar" style:display-name="Citation intense Car" style:family="text" style:parent-style-name="Policepardéfaut">
      <style:text-properties fo:font-style="italic" style:font-style-asian="italic" style:font-style-complex="italic" fo:color="#2F5496"/>
    </style:style>
    <style:style style:name="Référenceintense" style:display-name="Référence intense" style:family="text" style:parent-style-name="Policepardéfaut">
      <style:text-properties fo:font-weight="bold" style:font-weight-asian="bold" style:font-weight-complex="bold" fo:font-variant="small-caps" fo:color="#2F5496" fo:letter-spacing="0.0034in"/>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Calibri" style:font-name-asian="Calibri" style:font-name-complex="Calibri"/>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6895in" fo:margin-bottom="0.5909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c</meta:initial-creator>
    <dc:creator>amsv.maroc.org.ma@gmail.com</dc:creator>
    <meta:creation-date>2025-06-13T16:12:00Z</meta:creation-date>
    <dc:date>2026-08-22T16:41:00Z</dc:date>
    <meta:template xlink:href="Normal" xlink:type="simple"/>
    <meta:editing-cycles>6</meta:editing-cycles>
    <meta:editing-duration>PT3240S</meta:editing-duration>
    <meta:document-statistic meta:page-count="1" meta:paragraph-count="13" meta:word-count="1049" meta:character-count="6810" meta:row-count="48" meta:non-whitespace-character-count="5774"/>
  </office:meta>
</office:document-meta>
</file>